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E0000001269F7D99AE847C04D8.gif" manifest:media-type="image/gif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34cm"/>
    </style:style>
    <style:style style:name="co2" style:family="table-column">
      <style:table-column-properties fo:break-before="auto" style:column-width="1.198cm"/>
    </style:style>
    <style:style style:name="co3" style:family="table-column">
      <style:table-column-properties fo:break-before="auto" style:column-width="1.18cm"/>
    </style:style>
    <style:style style:name="co4" style:family="table-column">
      <style:table-column-properties fo:break-before="auto" style:column-width="4.955cm"/>
    </style:style>
    <style:style style:name="co5" style:family="table-column">
      <style:table-column-properties fo:break-before="auto" style:column-width="0.453cm"/>
    </style:style>
    <style:style style:name="co6" style:family="table-column">
      <style:table-column-properties fo:break-before="auto" style:column-width="4.574cm"/>
    </style:style>
    <style:style style:name="co7" style:family="table-column">
      <style:table-column-properties fo:break-before="auto" style:column-width="1.36cm"/>
    </style:style>
    <style:style style:name="co8" style:family="table-column">
      <style:table-column-properties fo:break-before="auto" style:column-width="1.307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ime-style style:name="N4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 style:data-style-name="N100">
      <style:table-cell-properties style:text-align-source="fix" style:repeat-content="false"/>
      <style:paragraph-properties fo:text-align="center" fo:margin-left="0cm"/>
    </style:style>
    <style:style style:name="ce3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4" style:family="table-cell" style:parent-style-name="Default" style:data-style-name="N40">
      <style:table-cell-properties style:text-align-source="fix" style:repeat-content="false"/>
      <style:paragraph-properties fo:text-align="center" fo:margin-left="0cm"/>
    </style:style>
    <style:style style:name="ce5" style:family="table-cell" style:parent-style-name="Default" style:data-style-name="N40">
      <style:table-cell-properties style:text-align-source="fix" style:repeat-content="false"/>
      <style:paragraph-properties fo:text-align="center" fo:margin-left="0cm"/>
      <style:text-properties fo:font-style="italic" style:font-style-asian="italic" style:font-style-complex="italic"/>
    </style:style>
    <style:style style:name="ce6" style:family="table-cell" style:parent-style-name="Default" style:data-style-name="N40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4" style:family="table-cell" style:parent-style-name="Default">
      <style:text-properties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Blad1" table:style-name="ta1">
        <table:shapes>
          <draw:frame draw:z-index="0" draw:name="Afbeelding 1" draw:style-name="gr1" draw:text-style-name="P1" svg:width="3.526cm" svg:height="2.058cm" svg:x="0cm" svg:y="0cm">
            <draw:image xlink:href="Pictures/10000000000001E0000001269F7D99AE847C04D8.gif" xlink:type="simple" xlink:show="embed" xlink:actuate="onLoad" loext:mime-type="image/gif">
              <text:p/>
            </draw:image>
          </draw:frame>
          <draw:frame draw:z-index="1" draw:name="Afbeelding 1_0" draw:style-name="gr1" draw:text-style-name="P1" svg:width="3.526cm" svg:height="2.058cm" svg:x="0cm" svg:y="23.933cm">
            <draw:image xlink:href="Pictures/10000000000001E0000001269F7D99AE847C04D8.gif" xlink:type="simple" xlink:show="embed" xlink:actuate="onLoad" loext:mime-type="image/gif">
              <text:p/>
            </draw:image>
          </draw:frame>
          <draw:frame draw:z-index="2" draw:name="Afbeelding 1_1" draw:style-name="gr1" draw:text-style-name="P1" svg:width="3.526cm" svg:height="2.058cm" svg:x="0cm" svg:y="47.865cm">
            <draw:image xlink:href="Pictures/10000000000001E0000001269F7D99AE847C04D8.gif" xlink:type="simple" xlink:show="embed" xlink:actuate="onLoad" loext:mime-type="image/gif">
              <text:p/>
            </draw:image>
          </draw:frame>
          <draw:frame draw:z-index="3" draw:name="Afbeelding 1_2" draw:style-name="gr1" draw:text-style-name="P1" svg:width="3.526cm" svg:height="2.058cm" svg:x="0cm" svg:y="71.798cm">
            <draw:image xlink:href="Pictures/10000000000001E0000001269F7D99AE847C04D8.gif" xlink:type="simple" xlink:show="embed" xlink:actuate="onLoad" loext:mime-type="image/gif">
              <text:p/>
            </draw:image>
          </draw:frame>
        </table:shapes>
        <table:table-column table:style-name="co1" table:default-cell-style-name="ce1"/>
        <table:table-column table:style-name="co2" table:default-cell-style-name="ce4"/>
        <table:table-column table:style-name="co3" table:default-cell-style-name="ce7"/>
        <table:table-column table:style-name="co4" table:default-cell-style-name="Default"/>
        <table:table-column table:style-name="co5" table:default-cell-style-name="ce7"/>
        <table:table-column table:style-name="co6" table:default-cell-style-name="Default"/>
        <table:table-column table:style-name="co7" table:default-cell-style-name="ce7"/>
        <table:table-column table:style-name="co8" table:default-cell-style-name="ce7"/>
        <table:table-row table:style-name="ro1" table:number-rows-repeated="7">
          <table:table-cell table:number-columns-repeated="8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Voorronde Luxemburg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23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C Arlon A *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ES Melreux-Hotton A</text:p>
          </table:table-cell>
          <table:table-cell office:value-type="string" calcext:value-type="string">
            <text:p>6 - 0</text:p>
          </table:table-cell>
          <table:table-cell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23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Jeunesse Freylang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FC St. Hubert A *</text:p>
          </table:table-cell>
          <table:table-cell office:value-type="string" calcext:value-type="string">
            <text:p>1 - 2</text:p>
          </table:table-cell>
          <table:table-cell office:value-type="string" calcext:value-type="string">
            <text:p>-</text:p>
          </table:table-cell>
        </table:table-row>
        <table:table-row table:style-name="ro1" table:number-rows-repeated="2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1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KSV Diksmuid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SK Oostnieuwkerk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K Torhout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C Lauw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00M00S" calcext:value-type="time">
            <text:p>19:0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KSV Rumbek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Jong Zult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Wevelgem City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endracht Wervik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Sassport Boezing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VK Dadizel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WS Lauw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St. Martens-Latem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SV Anzegem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E Meetjesland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Excelsior Zedelgem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SC Wielsbek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KRC Waregem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S Club Proven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VK Adegem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SCE Mariakerk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office:value-type="time" office:time-value="PT15H30M00S" calcext:value-type="time">
            <text:p>15:3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SK Munkzwalm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V Eendracht Aalter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KSKV Zwevezele B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VV St. Denijs Spor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KVC SV Oostkamp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WS Houthuls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00M00S" calcext:value-type="time">
            <text:p>19:0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Koksijde Oostduinkerk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S Club Blankenberg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2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2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RFC Wetteren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VK Wemmel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KVKS Melsele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SK Rapid Lees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KFC VW Hamme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 Schelle Spor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20" calcext:value-type="float">
            <text:p>20</text:p>
          </table:table-cell>
          <table:table-cell table:style-name="ce14" office:value-type="string" calcext:value-type="string">
            <text:p>Willebroekse SV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SC Grimbergen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Wolvertem Merchtem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FC Wambeek Terna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table:style-name="ce6" office:value-type="time" office:time-value="PT18H00M00S" calcext:value-type="time">
            <text:p>18:0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VC Groot Dilbeek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SJ Londerzeel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HBS Haasdonk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FC Eendracht Zel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KFC Eppegem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OFC Rupelmond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FC Lebbeke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SV Bornem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8H00M00S" calcext:value-type="time">
            <text:p>18:00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SK Lochristi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AV Dendermond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SK Berlar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K Sint-Niklaa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28" calcext:value-type="float">
            <text:p>28</text:p>
          </table:table-cell>
          <table:table-cell table:style-name="ce14" office:value-type="string" calcext:value-type="string">
            <text:p>K. Racing Mechelen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FC HO Kalken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00M00S" calcext:value-type="time">
            <text:p>19:00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KVV Sersk-Schellebell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vanti Steken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KVC Jong Led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FCJV Kruibek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10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3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30 aug</text:p>
          </table:table-cell>
          <table:table-cell table:style-name="ce6" office:value-type="time" office:time-value="PT18H30M00S" calcext:value-type="time">
            <text:p>18:30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AFC Evere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RVC Hoboken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2" calcext:value-type="float">
            <text:p>32</text:p>
          </table:table-cell>
          <table:table-cell table:style-name="ce14" office:value-type="string" calcext:value-type="string">
            <text:p>FC Berlaar Heikant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OFC Stockel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KFC Herent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FC Broechem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Sporting Bruxelles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FC Sint Jozef Rijkevorsel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00M00S" calcext:value-type="time">
            <text:p>19:00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Kosova Schaerbeek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SC Ixelle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tade Everois RC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 Berchem Sport B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7" calcext:value-type="float">
            <text:p>37</text:p>
          </table:table-cell>
          <table:table-cell table:style-name="ce14" office:value-type="string" calcext:value-type="string">
            <text:p>KFC Sint Job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AC Betekom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Standaard Meerbeek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Saint Joss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HO Bierbeek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FC Zwarte Leeuw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VK Linden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Excelsior Mariaburg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BX Brussel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VC Bertem-Leefdaal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42" calcext:value-type="float">
            <text:p>42</text:p>
          </table:table-cell>
          <table:table-cell table:style-name="ce14" office:value-type="string" calcext:value-type="string">
            <text:p>K Kontich FC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 Leopold FC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43" calcext:value-type="float">
            <text:p>43</text:p>
          </table:table-cell>
          <table:table-cell table:style-name="ce14" office:value-type="string" calcext:value-type="string">
            <text:p>KFC Ranst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FC Sint Lenaart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Crossing Schaerbeek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Schaerbeek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2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4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30 aug</text:p>
          </table:table-cell>
          <table:table-cell table:style-name="ce6" office:value-type="time" office:time-value="PT18H00M00S" calcext:value-type="time">
            <text:p>18:00</text:p>
          </table:table-cell>
          <table:table-cell office:value-type="float" office:value="45" calcext:value-type="float">
            <text:p>45</text:p>
          </table:table-cell>
          <table:table-cell table:style-name="ce14" office:value-type="string" calcext:value-type="string">
            <text:p>FC Punt-Larum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SAV Sint Dimpna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46" calcext:value-type="float">
            <text:p>46</text:p>
          </table:table-cell>
          <table:table-cell table:style-name="ce14" office:value-type="string" calcext:value-type="string">
            <text:p>K Witgoor Sport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adijk SK Overpel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KFC Diest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 Berg en Dal VV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K Achel VV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FC Verbr. Lommel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FC Esperanza Pelt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K Melder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Crossing Vissenaken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FC De Kempen TL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table:style-name="ce6" office:value-type="time" office:time-value="PT18H00M00S" calcext:value-type="time">
            <text:p>18:00</text:p>
          </table:table-cell>
          <table:table-cell office:value-type="float" office:value="51" calcext:value-type="float">
            <text:p>51</text:p>
          </table:table-cell>
          <table:table-cell table:style-name="ce14" office:value-type="string" calcext:value-type="string">
            <text:p>KFC Lill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FC Helson Helchteren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K Herk de Stad FC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FC Hersel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53" calcext:value-type="float">
            <text:p>53</text:p>
          </table:table-cell>
          <table:table-cell table:style-name="ce14" office:value-type="string" calcext:value-type="string">
            <text:p>OG Vorselaar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SV Oud Turnhou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30M00S" calcext:value-type="time">
            <text:p>20:3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RAS Jodoign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Juve Hassel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KVK Beringen A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 Noordstar VV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15M00S" calcext:value-type="time">
            <text:p>20:15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KVZ Glabbeek-Zuurbemd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C Hoegaarden-Outg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KVV Weerstand Koersel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FC Wezel Spor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SK Waanrode</text:p>
          </table:table-cell>
          <table:table-cell office:value-type="string" calcext:value-type="string">
            <text:p>-</text:p>
          </table:table-cell>
          <table:table-cell table:style-name="ce14" office:value-type="string" calcext:value-type="string">
            <text:p>KFC Turnhou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17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5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30 aug</text:p>
          </table:table-cell>
          <table:table-cell table:style-name="ce6" office:value-type="time" office:time-value="PT17H00M00S" calcext:value-type="time">
            <text:p>17:00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FC Alken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Torpedo Hassel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table:style-name="ce6" office:value-type="time" office:time-value="PT18H00M00S" calcext:value-type="time">
            <text:p>18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FC Raeren-Eynatten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Trois-Frontières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8H30M00S" calcext:value-type="time">
            <text:p>18:30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GS Bree-Beek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CS Sart-Tilman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FC Vliermaal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Tilleur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FC United Richell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porting Calcio Genk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RE Rechantois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C Hombourg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FC Herstal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WS Schoonbeek-Bevers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66" calcext:value-type="float">
            <text:p>66</text:p>
          </table:table-cell>
          <table:table-cell office:value-type="string" calcext:value-type="string">
            <text:p>KVK Wellen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 Espoir Miner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8H00M00S" calcext:value-type="time">
            <text:p>18:00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Stade Disona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 Aubel FC B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R Aubel FC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Bilzen Waltwilder VV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RE Blegnytoise B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Herderen-Millen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K Opitter F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JS Fizois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ET Elsautois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C Vaux-Chaudfontain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K St. Elen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endracht Termien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2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6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RES Vaux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B Sprimont B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RFC St. Hubert A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B Sprimon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RFC Huy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Ster Francorchamps B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ROC Rocho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FC Messancy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ES Wanze Bas-Oha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hevetogne Foo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R Tenneville Sport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Huccorgne Sports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79" calcext:value-type="float">
            <text:p>79</text:p>
          </table:table-cell>
          <table:table-cell office:value-type="string" calcext:value-type="string">
            <text:p>ROC Meix-Dt-Virton B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 Aywaille FC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Cercle Sp. Andenna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Marloie Spor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FC Arlon A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SC Habay La Neuv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Union Rochefortois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R St. Louis-Saint-Leger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30M00S" calcext:value-type="time">
            <text:p>20:30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RAFC Oppagne-Wer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LC Bastogn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R Spa FC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RC Mormon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RUS Gouvy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ootball Club Bercheux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18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7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SC Montignie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SA Forchie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RFC Rhino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Malonn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RCS Braino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CS Bossier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ERC Hoeilaart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Jeunesse Aischois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Rhodienne De Hoek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nion Sportive Walcour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R Arquet FC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W Walhain CG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CS Onhay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ernelmont-Hemptinn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7H30M00S" calcext:value-type="time">
            <text:p>17:30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RFC Sart-Bernar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o Overijs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20H00M00S" calcext:value-type="time">
            <text:p>20:00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OC Nisme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nion Lasne Ohain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JS Taminois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C Genapp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RAS Monceau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N Fosses-La-Vill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00M00S" calcext:value-type="time">
            <text:p>19:00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R Gembloux Sport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 Gosselies Sport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vrij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ont-A-Celles-Buzet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99" calcext:value-type="float">
            <text:p>99</text:p>
          </table:table-cell>
          <table:table-cell office:value-type="string" calcext:value-type="string">
            <text:p>RUS Binch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UFC Ransartoise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2">
          <table:table-cell table:number-columns-repeated="8"/>
        </table:table-row>
        <table:table-row table:style-name="ro1">
          <table:table-cell table:number-columns-repeated="3"/>
          <table:table-cell table:style-name="ce7" office:value-type="string" calcext:value-type="string">
            <text:p>Groep 8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Dag</text:p>
          </table:table-cell>
          <table:table-cell office:value-type="string" calcext:value-type="string">
            <text:p>Uur</text:p>
          </table:table-cell>
          <table:table-cell office:value-type="string" calcext:value-type="string">
            <text:p>NR</text:p>
          </table:table-cell>
          <table:table-cell office:value-type="string" calcext:value-type="string">
            <text:p>Wedstrijd</text:p>
          </table:table-cell>
          <table:table-cell table:number-columns-repeated="2"/>
          <table:table-cell office:value-type="string" calcext:value-type="string">
            <text:p>Uitslag</text:p>
          </table:table-cell>
          <table:table-cell office:value-type="string" calcext:value-type="string">
            <text:p>Pen.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KFC MZ Tollembeek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FC Tournai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1" calcext:value-type="float">
            <text:p>101</text:p>
          </table:table-cell>
          <table:table-cell office:value-type="string" calcext:value-type="string">
            <text:p>FC Galmaarden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FC Rapid Symphorin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Renaissance Mon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Leopold Club Mesvin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FC Vacress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VV Vlaamse Ardennen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Stade Braino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SC Naast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RLC Hornu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SC Templeuv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FC Gerpinne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S Entité Manageoise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table:style-name="ce3" office:value-type="string" calcext:value-type="string">
            <text:p>29 aug</text:p>
          </table:table-cell>
          <table:table-cell table:style-name="ce5" office:value-type="time" office:time-value="PT19H30M00S" calcext:value-type="time">
            <text:p>19:30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RCS Nivellois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K Denderhoutem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R Exc. Bieven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aint Ghislain TH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09" calcext:value-type="float">
            <text:p>109</text:p>
          </table:table-cell>
          <table:table-cell office:value-type="string" calcext:value-type="string">
            <text:p>RUS Beloeil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tente Mons Nord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Eendr. Elene-Grotenberge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FC Houdin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Racing Club Bambrugg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RFC Luingno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12" calcext:value-type="float">
            <text:p>112</text:p>
          </table:table-cell>
          <table:table-cell office:value-type="string" calcext:value-type="string">
            <text:p>CS PV Ostiches-Ath A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FC Olympic Burst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>
          <table:table-cell office:value-type="string" calcext:value-type="string">
            <text:p>30 aug</text:p>
          </table:table-cell>
          <table:table-cell office:value-type="time" office:time-value="PT16H00M00S" calcext:value-type="time">
            <text:p>16:00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FC Voorde-Appelterr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JS Meslin-Grand Marais A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1" table:number-rows-repeated="8">
          <table:table-cell table:number-columns-repeated="8"/>
        </table:table-row>
        <table:table-row table:style-name="ro1">
          <table:table-cell table:number-columns-repeated="3"/>
          <table:table-cell office:value-type="string" calcext:value-type="string">
            <text:p>© RBFA</text:p>
          </table:table-cell>
          <table:table-cell table:number-columns-repeated="4"/>
        </table:table-row>
        <table:table-row table:style-name="ro1" table:number-rows-repeated="1048365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>
        <table:named-range table:name="speeldag1groep2" table:base-cell-address="$Blad1.$A$23" table:cell-range-address="$Blad1.$C$33"/>
        <table:named-range table:name="speeldag1groep3" table:base-cell-address="$Blad1.$A$40" table:cell-range-address="$Blad1.$C$60"/>
        <table:named-range table:name="speeldag1groep4" table:base-cell-address="$Blad1.$A$57" table:cell-range-address="$Blad1.$C$79"/>
        <table:named-range table:name="speeldag1groep5" table:base-cell-address="$Blad1.$A$74" table:cell-range-address="$Blad1.$C$113"/>
        <table:named-range table:name="speeldag1groep6" table:base-cell-address="$Blad1.$A$91" table:cell-range-address="$Blad1.$C$132"/>
        <table:named-range table:name="speeldag1groep7" table:base-cell-address="$Blad1.$A$107" table:cell-range-address="$Blad1.$C$166"/>
        <table:named-range table:name="speeldag1groep8" table:base-cell-address="$Blad1.$A$124" table:cell-range-address="$Blad1.$C$185"/>
      </table:named-expressions>
      <table:database-ranges>
        <table:database-range table:name="__Anonymous_Sheet_DB__0" table:target-range-address="Blad1.A1:Blad1.AMJ1048576" table:contains-header="false">
          <table:sort>
            <table:sort-by table:field-number="0" table:data-type="automatic"/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nl" fo:country="BE" style:font-name-asian="Microsoft YaHei" style:language-asian="zh" style:country-asian="CN" style:font-name-complex="Ari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nl" fo:country="B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8-28">00/00/0000</text:date>, <text:time style:data-style-name="N2" text:time-value="13:29:10.15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7-22T10:50:53.497000000</meta:creation-date>
    <dc:date>2020-08-28T13:30:03.445000000</dc:date>
    <meta:editing-duration>PT1H47M3S</meta:editing-duration>
    <meta:editing-cycles>51</meta:editing-cycles>
    <meta:generator>LibreOffice/6.4.6.2$Windows_X86_64 LibreOffice_project/0ce51a4fd21bff07a5c061082cc82c5ed232f115</meta:generator>
    <meta:document-statistic meta:table-count="1" meta:cell-count="967" meta:object-count="4"/>
  </office:meta>
</office:document-meta>
</file>